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и-москвы-смогут-принять-участие-в-новом-голосовании-на-портале-активный-гражданин"/>Жители Москвы смогут принять участие в новом голосовании на портале «Активный гражданин»<text:bookmark-end text:name="жители-москвы-смогут-принять-участие-в-новом-голосовании-на-портале-активный-гражданин"/></text:h>
      <text:p text:style-name="First_20_paragraph">16.09.2020</text:p>
      <text:p text:style-name="Text_20_body"><text:line-break/></text:p>
      <text:p text:style-name="Text_20_body">На портале «Активный гражданин» стартовало новое голосование, которое посвятили модернизации столичных библиотек. Об этом стало известно 16 сентября.</text:p>
      <text:p text:style-name="Text_20_body"><text:line-break/></text:p>
      <text:p text:style-name="Text_20_body">На <text:a xlink:type="simple" xlink:href="https://www.mos.ru/news/item/79900073/" office:name=""><text:span text:style-name="Definition">сайте</text:span></text:a> мэра Москвы проинформировали, что пользователи портала смогут решить, какими книгами необходимо пополнять фонды культурных учреждений. Еще они оценят, были ли полезны произошедшие изменения в библиотечной системе.</text:p>
      <text:p text:style-name="Text_20_body"><text:line-break/></text:p>
      <text:p text:style-name="Text_20_body">Добавим, что за последние пять лет городские учреждения из книгохранилищ превратились в современные культурные центры.</text:p>
      <text:p text:style-name="Text_20_body"><text:line-break/></text:p>
      <text:p text:style-name="Text_20_body">На данный момент в Москве работает свыше 400 библиотек.</text:p>
      <text:p text:style-name="Text_20_body"><text:line-break/></text:p>
      <text:p text:style-name="Text_20_body"><text:line-break/></text:p>
      <text:p text:style-name="Text_20_body">Адрес страницы: <text:a xlink:type="simple" xlink:href="http://hamovniki.mos.ru/presscenter/news/detail/9240363.html" office:name=""><text:span text:style-name="Definition">http://hamovniki.mos.ru/presscenter/news/detail/9240363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8T16:21:56Z</meta:creation-date>
    <dc:date>2023-07-08T16:21:56Z</dc:date>
  </office:meta>
</office:document-meta>
</file>