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ое-название-для-станции-бкл-выберут-жители-столицы"/>Новое название для станции БКЛ выберут жители столицы<text:bookmark-end text:name="новое-название-для-станции-бкл-выберут-жители-столицы"/></text:h>
      <text:p text:style-name="First_20_paragraph">24.03.2021</text:p>
      <text:p text:style-name="Text_20_body">Новое название для станции Большой кольцевой линии выберут жители Москвы. Об этом сообщили 24 марта.</text:p>
      <text:p text:style-name="Text_20_body">Голосование пройдет на портале «Активный гражданин». Отметим, что на протяжении реализации проекта было определено два приоритетных названия: «Карамышевская» и «Народное Ополчение».</text:p>
      <text:p text:style-name="Text_20_body">Отметим, что длина Большой кольцевой линии составит 70 километров. Она разгрузит действующие станции внутри кольца, а также Кольцевую линию подземки.</text:p>
      <text:p text:style-name="Text_20_body">Это самый масштабный проект в истории метростроения в России. Первый участок из пяти станций открыли зимой 2018 года.</text:p>
      <text:p text:style-name="Text_20_body">Со станций БКЛ можно будет сделать 22 пересадки на другие линии метро, Московское центральное кольцо, Московские центральные диаметры и линии железной дороги.</text:p>
      <text:p text:style-name="Text_20_body"><text:line-break/></text:p>
      <text:p text:style-name="Text_20_body">Адрес страницы: <text:a xlink:type="simple" xlink:href="http://hamovniki.mos.ru/presscenter/news/detail/9811351.html" office:name=""><text:span text:style-name="Definition">http://hamovniki.mos.ru/presscenter/news/detail/981135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9T08:53:51Z</meta:creation-date>
    <dc:date>2023-10-09T08:53:51Z</dc:date>
  </office:meta>
</office:document-meta>
</file>