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кущий-ремонт-в-некоторых-подъездах-завершили-в-районе"/>Текущий ремонт в некоторых подъездах завершили в районе<text:bookmark-end text:name="текущий-ремонт-в-некоторых-подъездах-завершили-в-районе"/></text:h>
      <text:p text:style-name="First_20_paragraph">12.05.2021</text:p>
      <text:p text:style-name="Text_20_body">Текущий ремонт по трем адресам завершили в районе к 11 мая.</text:p>
      <text:p text:style-name="Text_20_body">— Специалисты провели работы по окраске стен, потолков и откосов в подъездах, частично уложили напольную плитку. Еще они оштукатурили, зашпаклевали и загрунтовали подъездные помещения, где это было необходимо, — рассказала заместитель директора по эксплуатации, главный инженер Государственного бюджетного учреждения «Жилищник» Надежда Мирошниченко.</text:p>
      <text:p text:style-name="Text_20_body">Добавим, что текущий ремонт провели по адресам: Комсомольский проспект, дом 44, подъезды с первого по четвертый, Кропоткинский переулок, дом 20, подъезды с первого по пятый, и Савинская набережная, дом 3, подъезд 2.</text:p>
      <text:p text:style-name="Text_20_body">Напомним, что такие работы проводятся один раз в пять лет в зависимости от состояния дома.</text:p>
      <text:p text:style-name="Text_20_body"><text:line-break/></text:p>
      <text:p text:style-name="Text_20_body">Адрес страницы: <text:a xlink:type="simple" xlink:href="http://hamovniki.mos.ru/presscenter/news/detail/9939170.html" office:name=""><text:span text:style-name="Definition">http://hamovniki.mos.ru/presscenter/news/detail/993917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20:30:26Z</meta:creation-date>
    <dc:date>2025-05-20T20:30:26Z</dc:date>
  </office:meta>
</office:document-meta>
</file>